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31D000002499D72C2A9.jpg"/>
  <manifest:file-entry manifest:media-type="image/jpeg" manifest:full-path="Pictures/10000000000001B70000011BCA511112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ucida Handwriting" svg:font-family="'Lucida Handwriting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List_20_Paragraph" style:list-style-name="WWNum1"/>
    <style:style style:name="P2" style:family="paragraph" style:parent-style-name="Standard">
      <style:text-properties fo:font-size="13pt" style:font-size-asian="13pt" style:font-size-complex="13pt"/>
    </style:style>
    <style:style style:name="P3" style:family="paragraph" style:parent-style-name="Standard">
      <style:paragraph-properties fo:margin-left="-1.251cm" fo:margin-right="0cm" fo:text-indent="1.251cm" style:auto-text-indent="false"/>
    </style:style>
    <style:style style:name="P4" style:family="paragraph" style:parent-style-name="Standard">
      <style:paragraph-properties fo:margin-left="-1.251cm" fo:margin-right="0cm" fo:text-indent="1.251cm" style:auto-text-indent="false"/>
      <style:text-properties fo:font-size="13pt" style:font-size-asian="13pt" style:font-size-complex="13pt"/>
    </style:style>
    <style:style style:name="P5" style:family="paragraph" style:parent-style-name="Standard">
      <style:paragraph-properties fo:margin-left="-1.251cm" fo:margin-right="0cm" fo:text-align="center" style:justify-single-word="false" fo:text-indent="1.251cm" style:auto-text-indent="false"/>
    </style:style>
    <style:style style:name="P6" style:family="paragraph" style:parent-style-name="Standard" style:master-page-name="Standard">
      <style:paragraph-properties style:page-number="auto"/>
    </style:style>
    <style:style style:name="P7" style:family="paragraph">
      <style:paragraph-properties fo:text-align="center"/>
      <style:text-properties fo:font-size="18pt"/>
    </style:style>
    <style:style style:name="T1" style:family="text">
      <style:text-properties fo:color="#002060" style:font-name="Lucida Handwriting" fo:font-size="20pt" fo:font-weight="bold" style:font-size-asian="20pt" style:font-weight-asian="bold" style:font-size-complex="20pt" style:font-weight-complex="bold"/>
    </style:style>
    <style:style style:name="T2" style:family="text">
      <style:text-properties fo:color="#ffff00" fo:font-size="18pt" fo:font-weight="bold" style:font-size-asian="18pt" style:font-weight-asian="bold" style:font-name-complex="Calibri1" style:font-size-complex="18pt" style:font-weight-complex="bold"/>
    </style:style>
    <style:style style:name="T3" style:family="text">
      <style:text-properties fo:color="#ee0000" fo:font-size="18pt" fo:font-weight="bold" style:font-size-asian="18pt" style:font-weight-asian="bold" style:font-name-complex="Calibri1" style:font-size-complex="18pt" style:font-weight-complex="bold"/>
    </style:style>
    <style:style style:name="T4" style:family="text">
      <style:text-properties fo:color="#00b050" fo:font-size="18pt" fo:font-weight="bold" style:font-size-asian="18pt" style:font-weight-asian="bold" style:font-name-complex="Calibri1" style:font-size-complex="18pt" style:font-weight-complex="bold"/>
    </style:style>
    <style:style style:name="T5" style:family="text">
      <style:text-properties fo:color="#00b0f0" fo:font-size="18pt" fo:font-weight="bold" style:font-size-asian="18pt" style:font-weight-asian="bold" style:font-name-complex="Calibri1" style:font-size-complex="18pt" style:font-weight-complex="bold"/>
    </style:style>
    <style:style style:name="T6" style:family="text">
      <style:text-properties fo:font-size="14pt" fo:font-weight="bold" style:font-size-asian="14pt" style:font-weight-asian="bold" style:font-size-complex="14pt" style:font-weight-complex="bold"/>
    </style:style>
    <style:style style:name="T7" style:family="text">
      <style:text-properties fo:font-size="13pt" style:font-size-asian="13pt" style:font-size-complex="13pt"/>
    </style:style>
    <style:style style:name="T8" style:family="text">
      <style:text-properties fo:color="#0070c0" style:font-name="Lucida Handwriting" fo:font-size="28pt" fo:font-weight="bold" style:font-size-asian="28pt" style:font-weight-asian="bold" style:font-size-complex="28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7" svg:width="9.783cm" svg:height="6.585cm" svg:x="0cm" svg:y="0cm">
        <draw:image xlink:href="Pictures/10000000000001B70000011BCA511112.jpg" xlink:type="simple" xlink:show="embed" xlink:actuate="onLoad">
          <text:p/>
        </draw:image>
      </draw:frame>
      <draw:frame text:anchor-type="page" text:anchor-page-number="0" draw:z-index="2" draw:name="Picture 1" draw:style-name="gr1" draw:text-style-name="P7" svg:width="18.243cm" svg:height="13.279cm" svg:x="0cm" svg:y="0cm">
        <draw:image xlink:href="Pictures/100000000000031D000002499D72C2A9.jpg" xlink:type="simple" xlink:show="embed" xlink:actuate="onLoad">
          <text:p/>
        </draw:image>
      </draw:frame>
      <text:p text:style-name="P6"><text:span text:style-name="T1">CZERWIEC W GRUPIE STARSZAKI</text:span></text:p>
      <text:list xml:id="list7861968331414548349" text:style-name="WWNum1">
        <text:list-item>
          <text:p text:style-name="P1"><text:span text:style-name="T2">Mój świat</text:span><draw:frame draw:style-name="fr1" text:anchor-type="char" svg:x="7.534cm" svg:y="0.028cm" svg:width="9.784cm" svg:height="6.586cm" draw:z-index="1"><draw:image xlink:href="Pictures/10000000000001B70000011BCA511112.jpg" xlink:type="simple" xlink:show="embed" xlink:actuate="onLoad"/></draw:frame></text:p>
        </text:list-item>
        <text:list-item>
          <text:p text:style-name="P1"><text:span text:style-name="T3">Podróże po Polsce</text:span></text:p>
        </text:list-item>
        <text:list-item>
          <text:p text:style-name="P1"><text:span text:style-name="T4">Podróże po Europie</text:span></text:p>
        </text:list-item>
        <text:list-item>
          <text:p text:style-name="P1"><text:span text:style-name="T5">Kody lata</text:span></text:p>
        </text:list-item>
      </text:list>
      <text:p text:style-name="Standard"><text:span text:style-name="T6">Zadania wychowawczo – dydaktyczne:</text:span> <text:s text:c="2"/></text:p>
      <text:p text:style-name="Standard"><text:span text:style-name="T7">- poznanie okoliczności dotyczących ustanowienia <text:s/>i obchodów Dnia Dziecka;</text:span></text:p>
      <text:p text:style-name="Standard"><text:span text:style-name="T7">- budowanie pozytywnego obrazu siebie oraz wiedzy dziecka na temat jego praw <text:s text:c="34"/>i obowiązków;</text:span></text:p>
      <text:p text:style-name="Standard"><text:span text:style-name="T7">- kształtowanie u dzieci umiejętności wyrażania własnych uczuć, potrzeb i opinii <text:s text:c="36"/>w sposób spokojny, stanowczy i uprzejmy;</text:span></text:p>
      <text:p text:style-name="Standard"><text:span text:style-name="T7">- budowanie wiedzy dziecka na temat dobrego wychowania – kształtowanie postawy szacunku wobec innych ludzi;</text:span></text:p>
      <text:p text:style-name="Standard"><text:span text:style-name="T7">- poznawanie zasad bezpieczeństwa podczas pobytu na wakacjach;</text:span></text:p>
      <text:p text:style-name="Standard"><text:span text:style-name="T7">- budowanie wiedzy dziecka o Polsce – poznawanie różnych regionów Polski, charakterystycznych miejsc, ważnych miast;</text:span></text:p>
      <text:p text:style-name="Standard">- <text:span text:style-name="T7">budowanie wiedzy dziecka o świecie, kształtowanie umiejętności planowania – poznawanie kolejnych kroków podczas planowania i zamierzeń związanych <text:s text:c="30"/>z podróżowaniem;</text:span></text:p>
      <text:p text:style-name="Standard"><text:span text:style-name="T7">- poznawanie wybranych państw europejskich, miejsc, które warto odwiedzić oraz kształtowanie postawy otwartości na inne kultury, smaki, zwyczaje;</text:span></text:p>
      <text:p text:style-name="Standard"><text:span text:style-name="T7">- kształtowanie świadomości walorów podróżowania – poznanie znaczenia powiedzenia „podróże kształcą”;</text:span></text:p>
      <text:p text:style-name="Standard"><text:span text:style-name="T7">- budowanie wiedzy dziecka o zmyśle węchu – rozwijanie umiejętności rozpoznawania <text:s text:c="25"/>i opisywania różnych zapachów lata;</text:span></text:p>
      <text:p text:style-name="Standard"><text:span text:style-name="T7">- poszerzanie czynnego i biernego słownika dziecka o zwroty i wyrażenia związane <text:s text:c="30"/>z poznawaną tematyką;</text:span></text:p>
      <text:p text:style-name="Standard"><text:soft-page-break/><text:span text:style-name="T7">- doskonalenie umiejętności wypowiadania się na określony temat na podstawie ilustracji, wysłuchanego tekstu, władnych obserwacji i doświadczeń;</text:span></text:p>
      <text:p text:style-name="Standard"><text:span text:style-name="T7">- utrwalenie poznanych liter, doskonalenie umiejętności czytania;</text:span></text:p>
      <text:p text:style-name="Standard"><text:span text:style-name="T7">- doskonalenie umiejętności liczenia, rozwiązywania zadań z tekstem, układania <text:s text:c="24"/>i rozwiązywania działań dodawania i odejmowania na konkretach w zakresie liczby 10; </text:span></text:p>
      <text:p text:style-name="Standard"><text:span text:style-name="T7">- rozwijanie sprawności manualnej, koordynacji ruchowo – wzrokowej, umiejętności wykonywania prac plastyczno – technicznych zgodnie z instrukcją; </text:span></text:p>
      <text:p text:style-name="Standard"><text:span text:style-name="T7">- rozwijanie ogólnej sprawności ruchowej, szybkości, zwinności, celu, równowagi;</text:span></text:p>
      <text:p text:style-name="P2"/>
      <text:p text:style-name="P2"/>
      <text:p text:style-name="P3"><draw:frame draw:style-name="fr2" text:anchor-type="as-char" svg:width="18.202cm" svg:height="13.249cm" draw:z-index="3"><draw:image xlink:href="Pictures/100000000000031D000002499D72C2A9.jpg" xlink:type="simple" xlink:show="embed" xlink:actuate="onLoad"/></draw:frame></text:p>
      <text:p text:style-name="P4"/>
      <text:p text:style-name="P5"><text:span text:style-name="T8">SUPER WAKACJI!!!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ucida Handwriting" svg:font-family="'Lucida Handwriting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pl" fo:country="PL" style:letter-kerning="true" style:font-name-asian="SimSun" style:font-size-asian="12pt" style:language-asian="en" style:country-asian="US" style:font-name-complex="Calibri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2f5496" style:font-name="Calibri Light" fo:font-size="20pt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2f5496" style:font-name="Calibri Light" fo:font-size="16pt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2f5496" fo:font-size="14pt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2f5496" fo:font-style="italic" style:font-style-asian="italic" style:font-name-complex="F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2f5496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-complex="F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cm" fo:margin-bottom="0cm" fo:keep-together="always" fo:keep-with-next="always"/>
      <style:text-properties fo:color="#272727" fo:font-style="italic" style:font-style-asian="italic" style:font-name-complex="F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cm" fo:margin-bottom="0cm" fo:keep-together="always" fo:keep-with-next="always"/>
      <style:text-properties fo:color="#272727" style:font-name-complex="F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line-height="100%" fo:text-align="start" style:justify-single-word="false"/>
      <style:text-properties style:font-name="Calibri Light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2f5496" fo:border-bottom="0.018cm solid #2f5496"/>
      <style:text-properties fo:color="#2f5496" fo:font-style="italic" style:font-style-asian="italic" style:font-style-complex="italic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style:font-name="Calibri Light" fo:font-size="20pt" style:font-size-asian="20pt" style:font-name-complex="F" style:font-size-complex="20pt"/>
    </style:style>
    <style:style style:name="Nagłówek_20_2_20_Znak" style:display-name="Nagłówek 2 Znak" style:family="text" style:parent-style-name="Default_20_Paragraph_20_Font">
      <style:text-properties fo:color="#2f5496" style:font-name="Calibri Light" fo:font-size="16pt" style:font-size-asian="16pt" style:font-name-complex="F" style:font-size-complex="16pt"/>
    </style:style>
    <style:style style:name="Nagłówek_20_3_20_Znak" style:display-name="Nagłówek 3 Znak" style:family="text" style:parent-style-name="Default_20_Paragraph_20_Font">
      <style:text-properties fo:color="#2f5496" fo:font-size="14pt" style:font-size-asian="14pt" style:font-name-complex="F" style:font-size-complex="14pt"/>
    </style:style>
    <style:style style:name="Nagłówek_20_4_20_Znak" style:display-name="Nagłówek 4 Znak" style:family="text" style:parent-style-name="Default_20_Paragraph_20_Font">
      <style:text-properties fo:color="#2f5496" fo:font-style="italic" style:font-style-asian="italic" style:font-name-complex="F" style:font-style-complex="italic"/>
    </style:style>
    <style:style style:name="Nagłówek_20_5_20_Znak" style:display-name="Nagłówek 5 Znak" style:family="text" style:parent-style-name="Default_20_Paragraph_20_Font">
      <style:text-properties fo:color="#2f5496" style:font-name-complex="F"/>
    </style:style>
    <style:style style:name="Nagłówek_20_6_20_Znak" style:display-name="Nagłówek 6 Znak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Nagłówek_20_7_20_Znak" style:display-name="Nagłówek 7 Znak" style:family="text" style:parent-style-name="Default_20_Paragraph_20_Font">
      <style:text-properties fo:color="#595959" style:font-name-complex="F"/>
    </style:style>
    <style:style style:name="Nagłówek_20_8_20_Znak" style:display-name="Nagłówek 8 Znak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Nagłówek_20_9_20_Znak" style:display-name="Nagłówek 9 Znak" style:family="text" style:parent-style-name="Default_20_Paragraph_20_Font">
      <style:text-properties fo:color="#272727" style:font-name-complex="F"/>
    </style:style>
    <style:style style:name="Tytuł_20_Znak" style:display-name="Tytuł Znak" style:family="text" style:parent-style-name="Default_20_Paragraph_20_Font">
      <style:text-properties style:font-name="Calibri Light" fo:font-size="28pt" fo:letter-spacing="-0.018cm" style:letter-kerning="true" style:font-size-asian="28pt" style:font-name-complex="F" style:font-size-complex="28pt"/>
    </style:style>
    <style:style style:name="Podtytuł_20_Znak" style:display-name="Podtytuł Znak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ytat_20_Znak" style:display-name="Cytat Znak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2f5496" fo:font-style="italic" style:font-style-asian="italic" style:font-style-complex="italic"/>
    </style:style>
    <style:style style:name="Cytat_20_intensywny_20_Znak" style:display-name="Cytat intensywny Znak" style:family="text" style:parent-style-name="Default_20_Paragraph_20_Font">
      <style:text-properties fo:color="#2f5496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2f5496" fo:letter-spacing="0.009cm"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1.251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na</meta:initial-creator>
    <dc:creator>Anna</dc:creator>
    <meta:editing-cycles>22</meta:editing-cycles>
    <meta:creation-date>2026-05-31T09:47:00</meta:creation-date>
    <dc:date>2026-05-31T12:02:00</dc:date>
    <meta:editing-duration>PT1M35S</meta:editing-duration>
    <meta:generator>OpenOffice/4.1.15$Win32 OpenOffice.org_project/4115m2$Build-9813</meta:generator>
    <meta:document-statistic meta:table-count="0" meta:image-count="2" meta:object-count="0" meta:page-count="2" meta:paragraph-count="24" meta:word-count="253" meta:character-count="211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